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cost_map"/><text:bookmark-start text:name="__RefHeading___calc_cost_map_1"/><text:bookmark-start text:name="calc_cost_map"/>Calc Cost Map<text:bookmark-end text:name="__RefHeading___calc_cost_map_1"/><text:bookmark-end text:name="calc_cost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an accumulated cost surface from source features, using a friction map.</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ources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Map whose non-null cells correspond to source features. If Sources does not define a null value, this functor reports an error.  </text:p>
          </table:table-cell>
        </table:table-row>
        <table:table-row>
          <table:table-cell office:value-type="string" table:style-name="tablecell">
            <text:p text:style-name="tablealignleft"> Frictions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Map expressing the difficulty of crossing each cell. The difficulty is proportional to the cell value; for a cell to be treated as impassable it must have a value much greater than the others. Null-value cells in Frictions produce null-value cells in the cost map. Negative or zero friction values that do not correspond to Frictions' null value are not allowed, and reported as an error during execution.  </text:p>
          </table:table-cell>
        </table:table-row>
        <table:table-row>
          <table:table-cell office:value-type="string" table:style-name="tablecell">
            <text:p text:style-name="tablealignleft"> Also Calculate Cost Direction Map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the cost direction map is also calculated and placed in Directions; otherwise, Directions is left empty. Directions are represented using a Moore neighborhood: None=0, NW=1, N=2, NE=3, E=4, SE=5, S=6, SW=7, and W=8.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www.csr.ufmg.br/dokuwiki/doku.php?id=cell_type_type" text:style-name="Internet_20_link" text:visited-style-name="Visited_20_Internet_20_Link">Cell Type Type</text:a>  </text:p>
          </table:table-cell>
          <table:table-cell office:value-type="string" table:style-name="tablecell">
            <text:p text:style-name="tablealignleft"> Cell type of the cost map. It must be compatible with the values in Sources and Frictions, or this functor reports an error during execution.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www.csr.ufmg.br/dokuwiki/doku.php?id=null_value_type" text:style-name="Internet_20_link" text:visited-style-name="Visited_20_Internet_20_Link">Null Value Type</text:a>  </text:p>
          </table:table-cell>
          <table:table-cell office:value-type="string" table:style-name="tablecell">
            <text:p text:style-name="tablealignleft"> Null value of the cost map. It cannot be 0, since that value is used to indicate source features on the cost map; using 0 is reported as an error during execution.  </text:p>
          </table:table-cell>
          <table:table-cell office:value-type="string" table:style-name="tablecell">
            <text:p text:style-name="tablealignleft"> .default  </text:p>
          </table:table-cell>
        </table:table-row>
        <table:table-row>
          <table:table-cell office:value-type="string" table:style-name="tablecell">
            <text:p text:style-name="tablealignleft"> Diagonals Cost More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diagonal movements cost more than orthogonal (horizontal/vertical) movements: a diagonal movement's cost is multiplied by 1.414213562. This is an advanced port.  </text:p>
          </table:table-cell>
          <table:table-cell office:value-type="string" table:style-name="tablecell">
            <text:p text:style-name="tablealignleft"> Yes  </text:p>
          </table:table-cell>
        </table:table-row>
        <table:table-row>
          <table:table-cell office:value-type="string" table:style-name="tablecell">
            <text:p text:style-name="tablealignleft"> Maximum Number Of Passes  </text:p>
          </table:table-cell>
          <table:table-cell office:value-type="string" table:style-name="tablecell">
            <text:p text:style-name="tablealignleft"> <text:a xlink:type="simple" xlink:href="https://www.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aximum number of passes used to calculate the cost map. 0 means as many passes as needed to obtain the optimal cost map are performed. This is an advanced port.  </text:p>
          </table:table-cell>
          <table:table-cell office:value-type="string" table:style-name="tablecell">
            <text:p text:style-name="tablealignleft"> 0  </text:p>
          </table:table-cell>
        </table:table-row>
        <table:table-row>
          <table:table-cell office:value-type="string" table:style-name="tablecell">
            <text:p text:style-name="tablealignleft"> Frictions Are Relative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the friction values are relative to the map resolution and represent units per meter; in this case, they are automatically multiplied by the cell resolution, in meters. This is an advanced port.  </text:p>
          </table:table-cell>
          <table:table-cell office:value-type="string" table:style-name="tablecell">
            <text:p text:style-name="tablealignleft"> No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osts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Map of the cost to reach one of the source features from any point. Costs has the same dimensions as Sources.  </text:p>
          </table:table-cell>
        </table:table-row>
        <table:table-row>
          <table:table-cell office:value-type="string" table:style-name="tablecell">
            <text:p text:style-name="tablealignleft"> Directions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Map of the direction toward the least-cost neighboring cell from any point. Directions has the same dimensions as Sources, and only has a value when Also Calculate Cost Direction Map is true; otherwise it is left empty.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e cost-map algorithm is “Push broom,” though its spatial performance approximates the so-called “Pushgrow” algorithm, especially when using two or more passes.</text:p>
      <text:p text:style-name="Text_20_body">Penalizing diagonal movements is effective only when cell dimensions (width and height) are taken into account in the cost calculation, friction values are high, or the cost map uses real-numbered cells.</text:p>
      <text:p text:style-name="Text_20_body">A Sources or Frictions map with real-numbered cells requires a cost map with real-numbered cells, or this functor may report an error retrieving a friction or source-feature value.</text:p>
      <text:p text:style-name="Text_20_body">Each “pass” used to calculate the cost map actually corresponds to four passes, one in each of the four cardinal directions.</text:p>
      <text:p text:style-name="Text_20_body">Parts of the friction map that are unreachable from every source feature are excluded from the cost map, and represented there by the null value. Costs are not accumulated across null-value cells, so a region entirely surrounded by null-value cells will not have its costs calculated unless a source feature lies inside that region.</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CostMap</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www.csr.ufmg.br/dokuwiki/doku.php?id=lesson_17" text:style-name="Internet_20_link" text:visited-style-name="Visited_20_Internet_20_Link">Lesson 17: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cost_map</dc:title>
  </office:meta>
</office:document-meta>
</file>